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3C0000003C41B94E61.png" manifest:media-type="image/png"/>
  <manifest:file-entry manifest:full-path="Pictures/10000001000001E5000001C95DCE2C53.png" manifest:media-type="image/png"/>
  <manifest:file-entry manifest:full-path="Pictures/10000001000001CA0000018CE3479204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P1" style:family="paragraph" style:parent-style-name="Footer">
      <style:text-properties officeooo:paragraph-rsid="00330777"/>
    </style:style>
    <style:style style:name="P2" style:family="paragraph" style:parent-style-name="Text_20_body">
      <style:text-properties officeooo:paragraph-rsid="00135d9b"/>
    </style:style>
    <style:style style:name="P3" style:family="paragraph" style:parent-style-name="Title">
      <style:text-properties fo:font-size="44pt" style:font-size-asian="44pt" style:font-size-complex="44pt"/>
    </style:style>
    <style:style style:name="P4" style:family="paragraph" style:parent-style-name="Standard">
      <style:text-properties fo:font-size="26pt" officeooo:rsid="001ae676" officeooo:paragraph-rsid="000aa667" style:font-size-asian="28pt" style:font-size-complex="28pt"/>
    </style:style>
    <style:style style:name="P5" style:family="paragraph" style:parent-style-name="Standard">
      <style:text-properties fo:font-size="24pt" officeooo:rsid="001ae676" officeooo:paragraph-rsid="000aa667" style:font-size-asian="24pt" style:font-size-complex="24pt"/>
    </style:style>
    <style:style style:name="P6" style:family="paragraph" style:parent-style-name="Standard">
      <style:text-properties fo:font-size="24pt" officeooo:rsid="001ae676" officeooo:paragraph-rsid="006b2cfe" style:font-size-asian="24pt" style:font-size-complex="24pt"/>
    </style:style>
    <style:style style:name="P7" style:family="paragraph" style:parent-style-name="Standard">
      <style:text-properties fo:font-size="24pt" officeooo:rsid="006b2cfe" officeooo:paragraph-rsid="006b2cfe" style:font-size-asian="24pt" style:font-size-complex="24pt"/>
    </style:style>
    <style:style style:name="P8" style:family="paragraph" style:parent-style-name="Standard">
      <style:text-properties fo:font-size="24pt" officeooo:rsid="001ae676" officeooo:paragraph-rsid="000aa667" style:font-size-asian="24pt" style:font-size-complex="24pt"/>
    </style:style>
    <style:style style:name="P9" style:family="paragraph" style:parent-style-name="Standard">
      <style:text-properties fo:font-size="24pt" officeooo:rsid="001ae676" officeooo:paragraph-rsid="006c2dec" style:font-size-asian="24pt" style:font-size-complex="24pt"/>
    </style:style>
    <style:style style:name="P10" style:family="paragraph" style:parent-style-name="Standard">
      <style:text-properties fo:font-size="24pt" officeooo:rsid="006b2cfe" officeooo:paragraph-rsid="006c2dec" style:font-size-asian="24pt" style:font-size-complex="24pt"/>
    </style:style>
    <style:style style:name="P11" style:family="paragraph" style:parent-style-name="Standard">
      <style:text-properties fo:font-size="26pt" officeooo:rsid="001ae676" officeooo:paragraph-rsid="006c2dec" style:font-size-asian="28pt" style:font-size-complex="28pt"/>
    </style:style>
    <style:style style:name="P12" style:family="paragraph" style:parent-style-name="Text_20_body">
      <style:paragraph-properties fo:break-before="page"/>
      <style:text-properties officeooo:paragraph-rsid="006c2dec"/>
    </style:style>
    <style:style style:name="P13" style:family="paragraph" style:parent-style-name="Title">
      <style:text-properties fo:font-size="44pt" officeooo:paragraph-rsid="006c2dec" style:font-size-asian="44pt" style:font-size-complex="44pt"/>
    </style:style>
    <style:style style:name="T1" style:family="text">
      <style:text-properties fo:font-size="28pt" fo:font-style="italic" fo:font-weight="bold" officeooo:rsid="00119e2d" style:font-size-asian="28pt" style:font-size-complex="28pt"/>
    </style:style>
    <style:style style:name="T2" style:family="text">
      <style:text-properties fo:font-size="28pt" fo:font-style="italic" fo:font-weight="bold" officeooo:rsid="0047025a" style:font-size-asian="28pt" style:font-size-complex="28pt"/>
    </style:style>
    <style:style style:name="T3" style:family="text">
      <style:text-properties fo:font-size="28pt" fo:font-style="italic" fo:font-weight="bold" officeooo:rsid="006c2dec" style:font-size-asian="28pt" style:font-size-complex="28pt"/>
    </style:style>
    <style:style style:name="T4" style:family="text">
      <style:text-properties style:font-name="Comic Sans MS" fo:font-weight="bold"/>
    </style:style>
    <style:style style:name="T5" style:family="text">
      <style:text-properties style:font-name="Comic Sans MS" fo:font-weight="bold" officeooo:rsid="0045a904" style:font-name-asian="Droid Sans Fallback" style:font-weight-asian="bold" style:font-name-complex="FreeSans1" style:font-weight-complex="bold"/>
    </style:style>
    <style:style style:name="T6" style:family="text">
      <style:text-properties style:font-name="Comic Sans MS" fo:font-weight="bold" officeooo:rsid="0067c96a" style:font-name-asian="Droid Sans Fallback" style:font-weight-asian="bold" style:font-name-complex="FreeSans1" style:font-weight-complex="bold"/>
    </style:style>
    <style:style style:name="T7" style:family="text">
      <style:text-properties style:font-name="Comic Sans MS" fo:font-weight="bold" officeooo:rsid="006c2dec" style:font-name-asian="Droid Sans Fallback" style:font-weight-asian="bold" style:font-name-complex="FreeSans1" style:font-weight-complex="bold"/>
    </style:style>
    <style:style style:name="T8" style:family="text">
      <style:text-properties style:font-name="Comic Sans MS" fo:font-weight="bold" officeooo:rsid="001145c1"/>
    </style:style>
    <style:style style:name="T9" style:family="text">
      <style:text-properties officeooo:rsid="006b2cfe"/>
    </style:style>
    <style:style style:name="T10" style:family="text">
      <style:text-properties officeooo:rsid="006c2de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<text:s/></text:span><text:span text:style-name="T2">Namn</text:span><text:span text:style-name="T1">: <text:s text:c="32"/></text:span><draw:frame draw:style-name="fr1" draw:name="Image1" text:anchor-type="char" svg:x="5.6756in" svg:y="0.0055in" svg:width="0.5354in" svg:height="0.5047in" draw:z-index="0"><draw:image xlink:href="Pictures/10000001000001E5000001C95DCE2C53.png" xlink:type="simple" xlink:show="embed" xlink:actuate="onLoad" draw:mime-type="image/png"/></draw:frame><draw:frame draw:style-name="fr1" draw:name="Image3" text:anchor-type="char" svg:x="6.2709in" svg:y="0.0055in" svg:width="0.5165in" svg:height="0.5165in" draw:z-index="1"><draw:image xlink:href="Pictures/100000010000003C0000003C41B94E61.png" xlink:type="simple" xlink:show="embed" xlink:actuate="onLoad" draw:mime-type="image/png"/></draw:frame><draw:frame draw:style-name="fr1" draw:name="Image2" text:anchor-type="char" svg:x="5.048in" svg:y="0.0189in" svg:width="0.5634in" svg:height="0.4866in" draw:z-index="2"><draw:image xlink:href="Pictures/10000001000001CA0000018CE3479204.png" xlink:type="simple" xlink:show="embed" xlink:actuate="onLoad" draw:mime-type="image/png"/></draw:frame></text:p>
      <text:p text:style-name="P3"><text:span text:style-name="T6">3D skrivningskurs</text:span><text:span text:style-name="T4"> </text:span><text:span text:style-name="T5">lektionskort</text:span><text:span text:style-name="T8"> 1</text:span></text:p>
      <text:p text:style-name="P4"/>
      <text:p text:style-name="P5">Q1: I början, skriv<text:span text:style-name="T9">a</text:span>r<text:span text:style-name="T9">en</text:span> ___<text:span text:style-name="T9">_______________</text:span></text:p>
      <text:p text:style-name="P7">_____________________________________</text:p>
      <text:p text:style-name="P7">_____________________________________</text:p>
      <text:p text:style-name="P7">_____________________________________</text:p>
      <text:p text:style-name="P6"/>
      <text:p text:style-name="P5">Q2: Skrivningen tog ___ minuter och ___ sekunder</text:p>
      <text:p text:style-name="P5"/>
      <text:p text:style-name="P6">Q3: Fingeravtrycksymbolerna påminner oss <text:span text:style-name="T9">_____________________________________</text:span></text:p>
      <text:p text:style-name="P7">_____________________________________</text:p>
      <text:p text:style-name="P6">___<text:span text:style-name="T9">__________________________________</text:span></text:p>
      <text:p text:style-name="P5"/>
      <text:p text:style-name="P5">Q4: Att kyla ner skrivingen tog <text:s/>___ minuter och ___ sekunder</text:p>
      <text:p text:style-name="P5"/>
      <text:p text:style-name="P5">Q5: Visar kuben till en lärare</text:p>
      <text:p text:style-name="P12"><draw:frame draw:style-name="fr1" draw:name="Image1 Copy 1" text:anchor-type="char" svg:x="5.6756in" svg:y="0.0055in" svg:width="0.5354in" svg:height="0.5047in" draw:z-index="3"><draw:image xlink:href="Pictures/10000001000001E5000001C95DCE2C53.png" xlink:type="simple" xlink:show="embed" xlink:actuate="onLoad" draw:mime-type="image/png"/></draw:frame><draw:frame draw:style-name="fr1" draw:name="Image3 Copy 1" text:anchor-type="char" svg:x="6.2709in" svg:y="0.0055in" svg:width="0.5165in" svg:height="0.5165in" draw:z-index="4"><draw:image xlink:href="Pictures/100000010000003C0000003C41B94E61.png" xlink:type="simple" xlink:show="embed" xlink:actuate="onLoad" draw:mime-type="image/png"/></draw:frame><draw:frame draw:style-name="fr1" draw:name="Image2 Copy 1" text:anchor-type="char" svg:x="5.048in" svg:y="0.0189in" svg:width="0.5634in" svg:height="0.4866in" draw:z-index="5"><draw:image xlink:href="Pictures/10000001000001CA0000018CE3479204.png" xlink:type="simple" xlink:show="embed" xlink:actuate="onLoad" draw:mime-type="image/png"/></draw:frame><text:span text:style-name="T1"><text:s/></text:span><text:span text:style-name="T3">Name</text:span><text:span text:style-name="T1">: <text:s text:c="32"/></text:span></text:p>
      <text:p text:style-name="P13"><text:span text:style-name="T6">3D </text:span><text:span text:style-name="T7">printing course</text:span><text:span text:style-name="T4"> </text:span><text:span text:style-name="T7">lesson card</text:span><text:span text:style-name="T8"> 1</text:span></text:p>
      <text:p text:style-name="P11"/>
      <text:p text:style-name="P9">Q1: At first, the printer ___<text:span text:style-name="T9">_______________</text:span></text:p>
      <text:p text:style-name="P10">_____________________________________</text:p>
      <text:p text:style-name="P10">_____________________________________</text:p>
      <text:p text:style-name="P10">_____________________________________</text:p>
      <text:p text:style-name="P9"/>
      <text:p text:style-name="P9">Q2: The print took ___ minutes and ___ seconds</text:p>
      <text:p text:style-name="P9"/>
      <text:p text:style-name="P9">Q3: The fingerprint symbols remind us <text:span text:style-name="T10">_____</text:span> <text:span text:style-name="T9">_____________________________________</text:span></text:p>
      <text:p text:style-name="P10">_____________________________________</text:p>
      <text:p text:style-name="P9">___<text:span text:style-name="T9">__________________________________</text:span></text:p>
      <text:p text:style-name="P9"/>
      <text:p text:style-name="P9">Q4: Cooling down took <text:s/>___ minutes and ___ seconds</text:p>
      <text:p text:style-name="P9"/>
      <text:p text:style-name="P9">Q5: Show your cube to a teacher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_33_d_5f_skrivningskurs_5f_logo" draw:display-name="3d_skrivningskurs_logo" xlink:href="Pictures/10000001000001CA0000018CE3479204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_33_d_5f_skrivningskurs_5f_logo" draw:opacity="20%" draw:fill-image-width="10in" draw:fill-image-height="10in" style:repeat="stretch" draw:fill-image-ref-point-x="0%" draw:fill-image-ref-point-y="0%" draw:fill-image-ref-point="center" draw:tile-repeat-offset="0% vertical" style:footnote-max-height="0in" loext:margin-gutter="0in">
        <style:background-image xlink:href="Pictures/10000001000001CA0000018CE3479204.png" xlink:type="simple" xlink:actuate="onLoad" style:repeat="stretch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full" draw:fill-image-name="_33_d_5f_skrivningskurs_5f_logo" draw:opacity="20%" draw:fill-image-width="10in" draw:fill-image-height="10in" style:repeat="stretch" draw:fill-image-ref-point-x="0%" draw:fill-image-ref-point-y="0%" draw:fill-image-ref-point="center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7-27T13:57:25.037786475</dc:date>
    <meta:editing-duration>PT2H55M18S</meta:editing-duration>
    <meta:editing-cycles>74</meta:editing-cycles>
    <meta:generator>LibreOffice/24.2.7.2$Linux_X86_64 LibreOffice_project/420$Build-2</meta:generator>
    <meta:document-statistic meta:table-count="0" meta:image-count="6" meta:object-count="0" meta:page-count="2" meta:paragraph-count="24" meta:word-count="96" meta:character-count="1023" meta:non-whitespace-character-count="881"/>
  </office:meta>
</office:document-meta>
</file>